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gorithmen:algolektion02"/><text:bookmark-start text:name="__RefHeading___algorithmen_2_1"/><text:bookmark-start text:name="algorithmen_2"/>Algorithmen 2<text:bookmark-end text:name="__RefHeading___algorithmen_2_1"/><text:bookmark-end text:name="algorithmen_2"/></text:h>
      <text:h text:style-name="Heading_20_3" text:outline-level="3"><text:bookmark-start text:name="__RefHeading___maximum_1_2"/><text:bookmark-start text:name="maximum_1"/>Maximum 1<text:bookmark-end text:name="__RefHeading___maximum_1_2"/><text:bookmark-end text:name="maximum_1"/></text:h>
      <text:p text:style-name="Text_20_body">Schreibe ein Programm, das zwei Zahlen einliest und herausfindet, welche Zahl die größere ist.</text:p>
      <text:h text:style-name="Heading_20_3" text:outline-level="3"><text:bookmark-start text:name="__RefHeading___maximum_2_3"/><text:bookmark-start text:name="maximum_2"/>Maximum 2<text:bookmark-end text:name="__RefHeading___maximum_2_3"/><text:bookmark-end text:name="maximum_2"/></text:h>
      <text:p text:style-name="Text_20_body">Schreibe ein Programm, welches als Eingabe eine durch Leerzeichen getrennte Liste von Zahlen entgegen nimmt und herausfindet, welche Zahl die größte 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11:02</meta:creation-date>
    <dc:creator>Generated</dc:creator>
    <dc:date>2026-08-09T11::11:02</dc:date>
    <dc:language>en-US</dc:language>
    <meta:editing-cycles>1</meta:editing-cycles>
    <meta:editing-duration>PT0S</meta:editing-duration>
    <dc:title>algorithmen:algolektion02</dc:title>
  </office:meta>
</office:document-meta>
</file>