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6a6b9eaf63724946e08dcb7d834f461.jpg"/>
  <manifest:file-entry manifest:media-type="image/jpeg" manifest:full-path="Pictures/d61d39875d0b6babd571f459344593f3.jpg"/>
  <manifest:file-entry manifest:media-type="image/jpeg" manifest:full-path="Pictures/62a004bb42894fc5b488e50af6d1e93b.jpg"/>
  <manifest:file-entry manifest:media-type="image/jpeg" manifest:full-path="Pictures/25e82c588acfeadd034bf51082759bff.jpg"/>
  <manifest:file-entry manifest:media-type="image/jpeg" manifest:full-path="Pictures/b5d59cd7845f761ef41cc651c846c7bd.jpg"/>
  <manifest:file-entry manifest:media-type="image/jpeg" manifest:full-path="Pictures/16e384df7abc103f8f5c7cfab6f2296d.jpg"/>
  <manifest:file-entry manifest:media-type="image/png" manifest:full-path="Pictures/a7c572e48bea305cbd570092b744a14b.png"/>
  <manifest:file-entry manifest:media-type="image/jpeg" manifest:full-path="Pictures/7b89dcbe60d048940627ed5e6a8d5df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training.aeg-reutlingen.de/infowiki/doku.php?id=algorithmen:algogrundlagen" text:style-name="Internet_20_link" text:visited-style-name="Visited_20_Internet_20_Link">Lektion 0 - Grundlagen</text:a></text:p>
      <text:h text:style-name="Heading_20_1" text:outline-level="1"><text:bookmark text:name="algorithmen:algolektion01"/><text:bookmark-start text:name="__RefHeading___struktogramme_1"/><text:bookmark-start text:name="struktogramme"/>Struktogramme<text:bookmark-end text:name="__RefHeading___struktogramme_1"/><text:bookmark-end text:name="struktogramme"/></text:h>
      <text:p text:style-name="Text_20_body">Struktogramme sind halbgraphische Notationen für Algorithmen. Sie haben sich weitgehend durchgesetzt und stehen im Einklang mit dem Gedanken der strukturierten Programmierung.</text:p>
      <text:h text:style-name="Heading_20_2" text:outline-level="2"><text:bookmark-start text:name="__RefHeading___elemente_2"/><text:bookmark-start text:name="elemente"/>Elemente<text:bookmark-end text:name="__RefHeading___elemente_2"/><text:bookmark-end text:name="elemente"/></text:h>
      <text:p text:style-name="Text_20_body"><text:span text:style-name="Strong_20_Emphasis">1.</text:span> <text:span text:style-name="Strong_20_Emphasis">Einfache Anweisungen</text:span> werden in rechteckige Kästen gesetzt.</text:p>
      <text:p text:style-name="Text_20_body"><draw:frame draw:style-name="media" draw:name="0" text:anchor-type="as-char" draw:z-index="0" svg:width="3.9952083333333cm" style:rel-width="100%" svg:height="1.349375cm" style:rel-height="scale"><draw:image xlink:href="Pictures/c6a6b9eaf63724946e08dcb7d834f461.jpg" xlink:type="simple" xlink:show="embed" xlink:actuate="onLoad"/></draw:frame></text:p>
      <text:p text:style-name="Horizontal_20_Line"/>
      <text:p text:style-name="Text_20_body"><text:span text:style-name="Strong_20_Emphasis">2.</text:span> Lineare Abfolgen werden durch lückenloses Untereinandersetzen von Struktogrammen ausgedrückt. Sie stellen eine <text:span text:style-name="Strong_20_Emphasis">Sequenz</text:span> dar. Hier wird zuerst Struktogramm A, dann Struktogramm B durchlaufen. Beide Struktogramme können selbst wieder einfache Anweisungen oder auch beliebig kompliziert sein.</text:p>
      <text:p text:style-name="Text_20_body"><draw:frame draw:style-name="media" draw:name="1" text:anchor-type="as-char" draw:z-index="1" svg:width="3.96875cm" style:rel-width="100%" svg:height="2.5664583333333cm" style:rel-height="scale"><draw:image xlink:href="Pictures/d61d39875d0b6babd571f459344593f3.jpg" xlink:type="simple" xlink:show="embed" xlink:actuate="onLoad"/></draw:frame></text:p>
      <text:p text:style-name="Horizontal_20_Line"/>
      <text:p text:style-name="Text_20_body"><text:span text:style-name="Strong_20_Emphasis">3. Entscheidungen</text:span>. In einer <text:span text:style-name="Emphasis">Bedingung</text:span> wird geregelt, welches der beiden untergeordneten Struktogramme ausgeführt wird. Das jeweils andere wird nicht durchlaufen. Üblicherweise steht der „Ja“-Fall auf der linken Seite. </text:p>
      <text:p text:style-name="Text_20_body"><draw:frame draw:style-name="media" draw:name="2" text:anchor-type="as-char" draw:z-index="2" svg:width="7.77875cm" style:rel-width="100%" svg:height="2.5664583333333cm" style:rel-height="scale"><draw:image xlink:href="Pictures/62a004bb42894fc5b488e50af6d1e93b.jpg" xlink:type="simple" xlink:show="embed" xlink:actuate="onLoad"/></draw:frame></text:p>
      <text:p text:style-name="Horizontal_20_Line"/>
      <text:p text:style-name="Text_20_body"><text:span text:style-name="Strong_20_Emphasis">4.</text:span> Wie ihr bereits kennt, können <text:span text:style-name="Strong_20_Emphasis">Wiederholungen</text:span> (Schleifen) kopf- bzw. fußgesteuert sein. Das nachfolgende Bild zeigt eine <text:span text:style-name="Emphasis">kopfgesteuerte Schleife</text:span>: solange die angegebene Bedingung erfüllt ist, wird das eingebettete Unter-Struktogramm ausgeführt.</text:p>
      <text:p text:style-name="Text_20_body"><draw:frame draw:style-name="media" draw:name="3" text:anchor-type="as-char" draw:z-index="3" svg:width="4.9477083333333cm" style:rel-width="100%" svg:height="2.06375cm" style:rel-height="scale"><draw:image xlink:href="Pictures/25e82c588acfeadd034bf51082759bff.jpg" xlink:type="simple" xlink:show="embed" xlink:actuate="onLoad"/></draw:frame></text:p>
      <text:p text:style-name="Text_20_body">Das nachfolgende Bild zeigt eine <text:span text:style-name="Emphasis">fußgesteuerte Schleife</text:span>: das eingebettete Unter-Struktogramm wird ausgeführt, bis die angegebene Bedingung erfüllt ist. Die Schleife wird auf jeden Fall mindestens einmal durchlaufen.</text:p>
      <text:p text:style-name="Text_20_body"><draw:frame draw:style-name="media" draw:name="4" text:anchor-type="as-char" draw:z-index="4" svg:width="4.9741666666667cm" style:rel-width="100%" svg:height="2.0902083333333cm" style:rel-height="scale"><draw:image xlink:href="Pictures/b5d59cd7845f761ef41cc651c846c7bd.jpg" xlink:type="simple" xlink:show="embed" xlink:actuate="onLoad"/></draw:frame></text:p>
      <text:h text:style-name="Heading_20_2" text:outline-level="2"><text:bookmark-start text:name="__RefHeading___beispielfakultaet_3"/><text:bookmark-start text:name="beispielfakultaet"/>Beispiel: Fakultät<text:bookmark-end text:name="__RefHeading___beispielfakultaet_3"/><text:bookmark-end text:name="beispielfakultaet"/></text:h>
      <text:p text:style-name="Text_20_body">Bei der Eingabe einer Zahl n soll die Fakultät dieser Zahl n berechnet werden und anschließend das Ergebnis in der Variablen e ausgegeben werden.</text:p>
      <text:p text:style-name="Text_20_body"><draw:frame draw:style-name="media" draw:name="5" text:anchor-type="as-char" draw:z-index="5" svg:width="4.9741666666667cm" style:rel-width="100%" svg:height="5.3445833333333cm" style:rel-height="scale"><draw:image xlink:href="Pictures/16e384df7abc103f8f5c7cfab6f2296d.jpg" xlink:type="simple" xlink:show="embed" xlink:actuate="onLoad"/></draw:frame></text:p>
      <text:h text:style-name="Heading_20_2" text:outline-level="2"><text:bookmark-start text:name="__RefHeading___uebungen_4"/><text:bookmark-start text:name="uebungen"/>Übungen<text:bookmark-end text:name="__RefHeading___uebungen_4"/><text:bookmark-end text:name="uebungen"/></text:h>
      <text:p text:style-name="Text_20_body"><draw:frame draw:style-name="media" draw:name="6" text:anchor-type="as-char" draw:z-index="6" svg:width="1.6933333333333cm" svg:height="1.6933333333333cm"><draw:image xlink:href="Pictures/a7c572e48bea305cbd570092b744a14b.png" xlink:type="simple" xlink:show="embed" xlink:actuate="onLoad"/></draw:frame></text:p>
      <text:p text:style-name="Text_20_body"><text:span text:style-name="Strong_20_Emphasis">1.</text:span> Der Führerscheintest: in Abhägigkeit von deinem Alter gibt das Programm aus: „Ja, du darfst den Führerschein machen.“ oder „Sorry, du bleibst in der Warteschleife!“ Zeichne für dieses Problem ein Struktogramm. </text:p>
      <text:p text:style-name="Text_20_body"><text:span text:style-name="Strong_20_Emphasis">2.</text:span> Erkläre folgendes Struktogramm? Was wird ein entsprechender Algorithmus ausgeben?
<draw:frame draw:style-name="media" draw:name="7" text:anchor-type="as-char" draw:z-index="7" svg:width="6.8791666666667cm" style:rel-width="100%" svg:height="4.683125cm" style:rel-height="scale"><draw:image xlink:href="Pictures/7b89dcbe60d048940627ed5e6a8d5df1.jpg" xlink:type="simple" xlink:show="embed" xlink:actuate="onLoad"/></draw:frame></text:p>
      <text:p text:style-name="Text_20_body"><text:span text:style-name="Strong_20_Emphasis">3.</text:span> Erstelle ein Struktogramm (handschriftlich) zum <text:a xlink:type="simple" xlink:href="https://training.aeg-reutlingen.de/infowiki/doku.php?id=algorithmen:algogrundlagen" text:style-name="Internet_20_link" text:visited-style-name="Visited_20_Internet_20_Link">Euklidischen Algorithmus für den ggT</text:a>. </text:p>
      <text:p text:style-name="Horizontal_20_Line"/>
      <text:p text:style-name="Text_20_body"><text:span text:style-name="Strong_20_Emphasis">Zusatzaufgabe:</text:span></text:p>
      <text:p text:style-name="Text_20_body">Eine Zahl nennt man eine „perfekte Zahl“, wenn sie gleich der Summe aller ihrer ganzzahligen Teiler ist (einschließlich der 1, ohne sie selbst). Perfekte Zahlen sind z.B. 6 = 3 + 2 + 1 und 28 = 14 + 7 + 4 + 2 + 1. Welche weiteren perfekten Zahlen kannst du finden? Nach der Eingabe einer Zahl soll überprüft werden, ob diese eine „perfekte Zahl“ ist. Zeichne zunächst ein Struktogramm und versuche anschließend einen Algorithmus zu programmier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1::10:27</meta:creation-date>
    <dc:creator>Generated</dc:creator>
    <dc:date>2026-08-09T11::10:27</dc:date>
    <dc:language>en-US</dc:language>
    <meta:editing-cycles>1</meta:editing-cycles>
    <meta:editing-duration>PT0S</meta:editing-duration>
    <dc:title>algorithmen:algolektion01</dc:title>
  </office:meta>
</office:document-meta>
</file>