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7c572e48bea305cbd570092b744a14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lgorithmen:algogrundlagen"/><text:bookmark-start text:name="__RefHeading___grundlagen_1"/><text:bookmark-start text:name="grundlagen"/>Grundlagen<text:bookmark-end text:name="__RefHeading___grundlagen_1"/><text:bookmark-end text:name="grundlagen"/></text:h>
      <text:p text:style-name="Text_20_body">Ein Algorithmus ist eine Folge eindeutiger ausführbarer Anweisungen zur Herleitung bestimmter Ausgabedaten aus bestimmten Eingabedaten. Ein Programm ist die Umsetzung eines Algorithmus in eine Programmiersprache.</text:p>
      <text:p text:style-name="Text_20_body"><text:span text:style-name="Strong_20_Emphasis">Beispiel</text:span> zur Berechnung des größten gemeinsamen Teilers (ggT) zweier natürlicher Zahlen:</text:p>
      <text:p text:style-name="Preformatted_20_Text"> &lt;?php <text:tab/><text:line-break/><text:tab/>$a = $_POST['eingabe1'];<text:line-break/><text:tab/>$b = $_POST['eingabe2'];<text:line-break/><text:tab/><text:line-break/><text:tab/>if ($a == 0) {<text:line-break/><text:tab/><text:tab/>echo "Der ggT von $a und $b ist: $b";<text:line-break/><text:tab/>}<text:line-break/><text:tab/>else {<text:line-break/><text:tab/><text:tab/>while ($b != 0) {<text:line-break/><text:tab/><text:tab/><text:tab/>if ($a &gt; $b) {<text:line-break/><text:tab/><text:tab/><text:tab/><text:tab/>$a = $a-$b;<text:line-break/><text:tab/><text:tab/><text:tab/>}<text:line-break/><text:tab/><text:tab/><text:tab/>else {<text:line-break/><text:tab/><text:tab/><text:tab/><text:tab/>$b = $b-$a;<text:line-break/><text:tab/><text:tab/><text:tab/>}<text:line-break/><text:tab/><text:tab/>}<text:line-break/><text:tab/>echo "Der ggT von " . $_POST['eingabe1'] . " und " . $_POST['eingabe2'] . " ist: $a";<text:line-break/><text:tab/>}<text:line-break/><text:tab/><text:line-break/> ?&gt;</text:p>
      <text:h text:style-name="Heading_20_2" text:outline-level="2"><text:bookmark-start text:name="__RefHeading___uebung_2"/><text:bookmark-start text:name="uebung"/>Übung<text:bookmark-end text:name="__RefHeading___uebung_2"/><text:bookmark-end text:name="uebung"/></text:h>
      <text:p text:style-name="Text_20_body"><draw:frame draw:style-name="media" draw:name="0" text:anchor-type="as-char" draw:z-index="0" svg:width="1.6933333333333cm" svg:height="1.6933333333333cm"><draw:image xlink:href="Pictures/a7c572e48bea305cbd570092b744a14b.png" xlink:type="simple" xlink:show="embed" xlink:actuate="onLoad"/></draw:frame></text:p>
      <text:list text:style-name="Numbering_20_1" text:continue-numbering="false">
        <text:list-item>
          <text:p text:style-name="Numbering_20_1_Content_First"> Teste das oben gezeigte Beispiel zum ggT.</text:p>
        </text:list-item>
        <text:list-item>
          <text:p text:style-name="Numbering_20_1_Content_Last"> Programmiere für <text:span text:style-name="Emphasis">mindestens</text:span> drei der folgenden Beispiele einen Algorithmus.</text:p>
        </text:list-item>
      </text:list>
      <text:list text:style-name="List_20_1" text:continue-numbering="false">
        <text:list-item>
          <text:p text:style-name="List_20_1_Content_First"> Bestimmung der Fakultät einer eingegebenen Zahl n</text:p>
        </text:list-item>
        <text:list-item>
          <text:p text:style-name="List_20_1_Content"> näherungsweise Bestimmung der Quadratwurzel einer Zahl <text:a xlink:type="simple" xlink:href="http://de.wikipedia.org/wiki/Heron-Verfahren" text:style-name="Internet_20_link" text:visited-style-name="Visited_20_Internet_20_Link">nach Heron</text:a> (auf 4 Stellen rundet man in php mit der Funktion <text:span text:style-name="Source_20_Text">round($a, 4)</text:span>)</text:p>
        </text:list-item>
        <text:list-item>
          <text:p text:style-name="List_20_1_Content"> Ausgabe aller Primzahlen bis zu einer eingegebenen Zahl nach dem <text:a xlink:type="simple" xlink:href="http://de.wikipedia.org/wiki/Sieb_des_Eratosthenes" text:style-name="Internet_20_link" text:visited-style-name="Visited_20_Internet_20_Link"> Verfahren von Eratosthenes</text:a></text:p>
        </text:list-item>
        <text:list-item>
          <text:p text:style-name="List_20_1_Content"> nach der Eingabe einer Zahl n sollen die ersten n Glieder der <text:a xlink:type="simple" xlink:href="http://de.wikipedia.org/wiki/Fibonacci-Folge" text:style-name="Internet_20_link" text:visited-style-name="Visited_20_Internet_20_Link">Fibonacci-Folge</text:a> ausgegeben werden</text:p>
        </text:list-item>
        <text:list-item>
          <text:p text:style-name="List_20_1_Content_Last"> nach der Eingabe einer Zahl n soll herausgefunden werden, ob n eine Primzahl ist oder nich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5::50:58</meta:creation-date>
    <dc:creator>Generated</dc:creator>
    <dc:date>2026-08-09T15::50:58</dc:date>
    <dc:language>en-US</dc:language>
    <meta:editing-cycles>1</meta:editing-cycles>
    <meta:editing-duration>PT0S</meta:editing-duration>
    <dc:title>algorithmen:algogrundlagen</dc:title>
  </office:meta>
</office:document-meta>
</file>