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lgorithmen:start" text:style-name="Internet_20_link" text:visited-style-name="Visited_20_Internet_20_Link">=&gt; Übersicht: Algorithmen</text:a></text:p>
      <text:h text:style-name="Heading_20_1" text:outline-level="1"><text:bookmark text:name="algorithmen:algo_lektion001"/><text:bookmark-start text:name="__RefHeading___lektion_1grundlagen_1"/><text:bookmark-start text:name="lektion_1grundlagen"/>Lektion 1: Grundlagen<text:bookmark-end text:name="__RefHeading___lektion_1grundlagen_1"/><text:bookmark-end text:name="lektion_1grundlage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in <text:span text:style-name="Strong_20_Emphasis">Algorithmus</text:span> ist eine Folge eindeutiger ausführbarer Anweisungen zur Herleitung bestimmter Ausgabedaten aus bestimmten Eingabedaten. Ein <text:span text:style-name="Strong_20_Emphasis">Programm</text:span> ist die Umsetzung eines Algorithmus in eine Programmiersprache.</text:p>
          </table:table-cell>
        </table:table-row>
      </table:table>
      <text:p text:style-name="Text_20_body"><text:span text:style-name="Strong_20_Emphasis">Beispiel</text:span> zur Berechnung des größten gemeinsamen Teilers (ggT) zweier natürlicher Zahlen (Klassischer Euklidischer Algorithmus).</text:p>
      <text:p text:style-name="Preformatted_20_Text"> &lt;?php <text:tab/><text:line-break/><text:tab/>$a = $_POST['eingabe1'];<text:line-break/><text:tab/>$b = $_POST['eingabe2'];<text:line-break/><text:tab/><text:line-break/><text:tab/>if ($a == 0) {<text:line-break/><text:tab/><text:tab/>echo "Der ggT von $a und $b ist: $b";<text:line-break/><text:tab/>}<text:line-break/><text:tab/>else {<text:line-break/><text:tab/><text:tab/>while ($b != 0) {<text:line-break/><text:tab/><text:tab/><text:tab/>if ($a &gt; $b) {<text:line-break/><text:tab/><text:tab/><text:tab/><text:tab/>$a = $a-$b;<text:line-break/><text:tab/><text:tab/><text:tab/>}<text:line-break/><text:tab/><text:tab/><text:tab/>else {<text:line-break/><text:tab/><text:tab/><text:tab/><text:tab/>$b = $b-$a;<text:line-break/><text:tab/><text:tab/><text:tab/>}<text:line-break/><text:tab/><text:tab/>}<text:line-break/><text:tab/>echo "Der ggT von " . $_POST['eingabe1'] . " und " . $_POST['eingabe2'] . " ist: $a";<text:line-break/><text:tab/>}<text:line-break/><text:tab/><text:line-break/> ?&gt;</text:p>
      <text:h text:style-name="Heading_20_2" text:outline-level="2"><text:bookmark-start text:name="__RefHeading___uebung_2"/><text:bookmark-start text:name="uebung"/>Übung<text:bookmark-end text:name="__RefHeading___uebung_2"/><text:bookmark-end text:name="uebung"/></text:h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</text:p>
      <text:list text:style-name="Numbering_20_1" text:continue-numbering="false">
        <text:list-item>
          <text:p text:style-name="Numbering_20_1_Content_First"> Teste das oben gezeigte Beispiel zum ggT.</text:p>
        </text:list-item>
        <text:list-item>
          <text:p text:style-name="Numbering_20_1_Content_Last"> Programmiere für <text:span text:style-name="Emphasis">mindestens zwei</text:span> der folgenden Beispiele einen Algorithmus.</text:p>
        </text:list-item>
      </text:list>
      <text:list text:style-name="List_20_1" text:continue-numbering="false">
        <text:list-item>
          <text:p text:style-name="List_20_1_Content_First"> Bestimmung der Fakultät einer eingegebenen Zahl n</text:p>
        </text:list-item>
        <text:list-item>
          <text:p text:style-name="List_20_1_Content"> näherungsweise Bestimmung der Quadratwurzel einer Zahl <text:a xlink:type="simple" xlink:href="http://de.wikipedia.org/wiki/Heron-Verfahren" text:style-name="Internet_20_link" text:visited-style-name="Visited_20_Internet_20_Link">nach Heron</text:a> (auf 4 Stellen rundet man in php mit der Funktion <text:span text:style-name="Source_20_Text">round($a, 4)</text:span>)</text:p>
        </text:list-item>
        <text:list-item>
          <text:p text:style-name="List_20_1_Content"> nach der Eingabe einer Zahl n sollen die ersten n Glieder der <text:a xlink:type="simple" xlink:href="http://de.wikipedia.org/wiki/Fibonacci-Folge" text:style-name="Internet_20_link" text:visited-style-name="Visited_20_Internet_20_Link">Fibonacci-Folge</text:a> ausgegeben werden</text:p>
        </text:list-item>
        <text:list-item>
          <text:p text:style-name="List_20_1_Content_Last"> nach der Eingabe einer Zahl n soll herausgefunden werden, ob n eine Primzahl ist oder nicht</text:p>
        </text:list-item>
      </text:list>
      <text:p text:style-name="Text_20_body"><text:a xlink:type="simple" xlink:href="https://training.aeg-reutlingen.de/infowiki/doku.php?id=algorithmen:algolektion01" text:style-name="Internet_20_link" text:visited-style-name="Visited_20_Internet_20_Link">Lektion 2 - Struktogram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4:58</meta:creation-date>
    <dc:creator>Generated</dc:creator>
    <dc:date>2026-08-09T11::04:58</dc:date>
    <dc:language>en-US</dc:language>
    <meta:editing-cycles>1</meta:editing-cycles>
    <meta:editing-duration>PT0S</meta:editing-duration>
    <dc:title>algorithmen:algo_lektion001</dc:title>
  </office:meta>
</office:document-meta>
</file>